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 fo:margin-bottom="0in" fo:line-height="15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2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/>
    </style:style>
    <style:style style:name="P1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2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3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3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32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/>
    </style:style>
    <style:style style:name="P33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34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35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36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37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38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39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40" style:parent-style-name="Normalny" style:family="paragraph">
      <style:paragraph-properties fo:text-align="justify" fo:margin-top="0.0694in" fo:margin-bottom="0in" fo:line-height="150%" fo:background-color="#FFFFFF"/>
      <style:text-properties style:font-name="Times New Roman" style:font-name-asian="Times New Roman" style:letter-kerning="false" style:language-asian="pl" style:country-asian="PL"/>
    </style:style>
    <style:style style:name="P41" style:parent-style-name="Normalny" style:family="paragraph">
      <style:paragraph-properties fo:text-align="justify" fo:margin-top="0.0694in" fo:margin-bottom="0in" fo:line-height="150%" fo:margin-left="0.5in" fo:background-color="#FFFFFF">
        <style:tab-stops/>
      </style:paragraph-properties>
      <style:text-properties style:font-name="Times New Roman" style:font-name-asian="Times New Roman" style:letter-kerning="false" style:language-asian="pl" style:country-asian="PL"/>
    </style:style>
    <style:style style:name="P42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/>
    </style:style>
    <style:style style:name="P43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/>
    </style:style>
    <style:style style:name="P4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4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4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4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4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4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5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6" style:parent-style-name="Normalny" style:family="paragraph">
      <style:paragraph-properties fo:text-align="center" fo:margin-bottom="0in" fo:line-height="150%"/>
      <style:text-properties style:font-name="Times New Roman" fo:font-weight="bold" style:font-weight-asian="bold" style:font-weight-complex="bold"/>
    </style:style>
    <style:style style:name="P6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6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7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8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9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9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92" style:parent-style-name="Normalny" style:family="paragraph">
      <style:paragraph-properties fo:text-align="end" fo:margin-bottom="0in" fo:line-height="150%">
        <style:tab-stops>
          <style:tab-stop style:type="left" style:position="1.9in"/>
          <style:tab-stop style:type="right" style:position="6.3in"/>
        </style:tab-stops>
      </style:paragraph-properties>
    </style:style>
    <style:style style:name="T93" style:parent-style-name="Domyślnaczcionkaakapitu" style:family="text">
      <style:text-properties style:font-name="Times New Roman"/>
    </style:style>
    <style:style style:name="P94" style:parent-style-name="Normalny" style:family="paragraph">
      <style:paragraph-properties fo:margin-bottom="0in" fo:line-height="150%"/>
      <style:text-properties style:font-name="Times New Roman"/>
    </style:style>
    <style:style style:name="P95" style:parent-style-name="Normalny" style:family="paragraph">
      <style:paragraph-properties fo:text-align="justify" fo:margin-bottom="0in" fo:line-height="150%">
        <style:tab-stops>
          <style:tab-stop style:type="left" style:position="1.9in"/>
          <style:tab-stop style:type="right" style:position="6.3in"/>
        </style:tab-stops>
      </style:paragraph-properties>
      <style:text-properties style:font-name="Times New Roman" fo:font-weight="bold" style:font-weight-asian="bold" style:font-weight-complex="bold"/>
    </style:style>
    <style:style style:name="P96" style:parent-style-name="Normalny" style:family="paragraph">
      <style:paragraph-properties fo:text-align="center" fo:margin-bottom="0in" fo:line-height="150%">
        <style:tab-stops>
          <style:tab-stop style:type="left" style:position="1.9in"/>
          <style:tab-stop style:type="right" style:position="6.3in"/>
        </style:tab-stops>
      </style:paragraph-properties>
    </style:style>
    <style:style style:name="T97" style:parent-style-name="Domyślnaczcionkaakapitu" style:family="text">
      <style:text-properties style:font-name="Times New Roman"/>
    </style:style>
    <style:style style:name="T98" style:parent-style-name="Domyślnaczcionkaakapitu" style:family="text">
      <style:text-properties style:font-name="Times New Roman"/>
    </style:style>
    <style:style style:name="P9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5" style:parent-style-name="Akapitzlistą" style:list-style-name="LFO1" style:family="paragraph">
      <style:paragraph-properties fo:text-align="justify" fo:margin-bottom="0in" fo:line-height="150%"/>
      <style:text-properties style:font-name="Times New Roman"/>
    </style:style>
    <style:style style:name="P106" style:parent-style-name="Akapitzlistą" style:list-style-name="LFO1" style:family="paragraph">
      <style:paragraph-properties fo:text-align="justify" fo:margin-bottom="0in" fo:line-height="150%"/>
      <style:text-properties style:font-name="Times New Roman"/>
    </style:style>
    <style:style style:name="P10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0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1" style:parent-style-name="Normalny" style:family="paragraph">
      <style:paragraph-properties fo:text-align="justify" fo:margin-bottom="0in" fo:line-height="150%">
        <style:tab-stops>
          <style:tab-stop style:type="left" style:position="4.5416in"/>
        </style:tab-stops>
      </style:paragraph-properties>
      <style:text-properties style:font-name="Times New Roman"/>
    </style:style>
    <style:style style:name="P11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5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6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7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1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2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2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22" style:parent-style-name="Normalny" style:family="paragraph">
      <style:paragraph-properties fo:text-align="end" fo:margin-bottom="0in" fo:line-height="150%"/>
      <style:text-properties style:font-name="Times New Roman"/>
    </style:style>
    <style:style style:name="P123" style:parent-style-name="Normalny" style:family="paragraph">
      <style:paragraph-properties fo:text-align="center" fo:margin-bottom="0in" fo:line-height="150%">
        <style:tab-stops>
          <style:tab-stop style:type="left" style:position="1.9in"/>
          <style:tab-stop style:type="right" style:position="6.3in"/>
        </style:tab-stops>
      </style:paragraph-properties>
    </style:style>
    <style:style style:name="T124" style:parent-style-name="Domyślnaczcionkaakapitu" style:family="text">
      <style:text-properties style:font-name="Times New Roman" fo:font-weight="bold" style:font-weight-asian="bold" style:font-weight-complex="bold"/>
    </style:style>
    <style:style style:name="T125" style:parent-style-name="Domyślnaczcionkaakapitu" style:family="text">
      <style:text-properties style:font-name="Times New Roman" fo:font-weight="bold" style:font-weight-asian="bold" style:font-weight-complex="bold"/>
    </style:style>
    <style:style style:name="P126" style:parent-style-name="Normalny" style:family="paragraph">
      <style:paragraph-properties fo:text-align="center" fo:margin-bottom="0in" fo:line-height="150%">
        <style:tab-stops>
          <style:tab-stop style:type="left" style:position="2.3833in"/>
        </style:tab-stops>
      </style:paragraph-properties>
      <style:text-properties fo:font-weight="bold" style:font-weight-asian="bold" style:font-weight-complex="bold"/>
    </style:style>
    <style:style style:name="P127" style:parent-style-name="Normalny" style:family="paragraph">
      <style:paragraph-properties fo:text-align="justify" fo:margin-bottom="0in" fo:line-height="150%">
        <style:tab-stops>
          <style:tab-stop style:type="left" style:position="2.3833in"/>
        </style:tab-stops>
      </style:paragraph-properties>
      <style:text-properties style:font-name="Times New Roman"/>
    </style:style>
    <style:style style:name="P128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29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0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1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2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3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4" style:parent-style-name="Normalny" style:family="paragraph">
      <style:paragraph-properties fo:text-align="justify" fo:margin-bottom="0in" fo:line-height="150%"/>
      <style:text-properties style:font-name="Times New Roman"/>
    </style:style>
    <style:style style:name="P135" style:parent-style-name="Normalny" style:family="paragraph">
      <style:paragraph-properties fo:text-align="justify" fo:margin-bottom="0in" fo:line-height="150%"/>
    </style:style>
    <style:style style:name="T136" style:parent-style-name="Domyślnaczcionkaakapitu" style:family="text">
      <style:text-properties style:font-name="Times New Roman"/>
    </style:style>
    <style:style style:name="T137" style:parent-style-name="Domyślnaczcionkaakapitu" style:family="text">
      <style:text-properties style:font-name="Times New Roman"/>
    </style:style>
  </office:automatic-styles>
  <office:body>
    <office:text text:use-soft-page-breaks="true">
      <text:p text:style-name="P1">Regulamin organizowania żywienia w Szkole Podstawowej<text:s/></text:p>
      <text:p text:style-name="P2">im. 21 Brygady Strzelców Podhalańskich w Brzezówce</text:p>
      <text:p text:style-name="P3"/>
      <text:p text:style-name="P4">Postanowienia ogólne</text:p>
      <text:p text:style-name="P5">1. Niniejszy regulamin określa:</text:p>
      <text:p text:style-name="P6">1) organizację żywienia w Szkole Podstawowej im. 21 Brygady Strzelców<text:s/>Podhalańskich<text:s/><text:line-break/>w Brzezówce,</text:p>
      <text:p text:style-name="P7">2) zasady zachowania się w miejscach spożywania posiłków,</text:p>
      <text:p text:style-name="P8">3) zasady wnoszenia opłat za korzystanie przez dzieci, uczniów i nauczycieli z posiłków<text:s/><text:line-break/>w Szkole Podstawowej im. 21 Brygady Strzelców Podhalańskich w Brzezówce, zwanej dalej Szkołą,</text:p>
      <text:p text:style-name="P9">4) zasady zwrotu opłat za korzystanie z posiłku.</text:p>
      <text:p text:style-name="P10"/>
      <text:p text:style-name="P11">§1</text:p>
      <text:p text:style-name="P12">1.Odpowiedzialność z tytułu zorganizowania oraz nadzoru w zakresie, o którym mowa<text:s/><text:line-break/>w§1 ust. 1 pkt 1, ponosi dyrektor Szkoły.</text:p>
      <text:p text:style-name="P13">2.Rozliczenia opłat, o których mowa w §1 ust. pkt 3, dokonuje GZEAS w Hyżnem.</text:p>
      <text:p text:style-name="P14">3.Obowiązki w zakresie, o którym mowa w § 1, dyrektor Szkoły powierza pracownikom szkoły</text:p>
      <text:p text:style-name="P15">w zakresie przydziału czynności.</text:p>
      <text:p text:style-name="P16">4.Posiłki przygotowywane są przez kuchnię w Szkole Podstawowej im. Czerwonego Krzyża<text:s/><text:line-break/>w Dylągówce.</text:p>
      <text:p text:style-name="P17">5 Posiłki<text:s/>dostarczane są w godzinach 10.00-10.15.</text:p>
      <text:p text:style-name="P18">6. Posiłki w jadalni wydaje pracownik obsługi, w wyjątkowych sytuacjach posiłki może wydać osoba posiadająca odpowiednie uprawnienia.</text:p>
      <text:p text:style-name="P19">7. Przerwa obiadowa trwa od godz. 10.35 do 10:55.</text:p>
      <text:p text:style-name="P20">8. Po wcześniejszym poinformowaniu pracownika obsługi, uczniowie i nauczyciele mogą zjeść obiad poza wyznaczonymi godzinami.</text:p>
      <text:p text:style-name="P21">9.W czasie przerwy obiadowej, w jadalni przebywają wyłącznie uczniowie i pracownicy korzystający z obiadów.</text:p>
      <text:p text:style-name="P22">10.Obiady wydawane są w naczyniach wielorakiego użytku.</text:p>
      <text:p text:style-name="P23"><text:s/></text:p>
      <text:p text:style-name="P24"/>
      <text:p text:style-name="P25"/>
      <text:p text:style-name="P26"/>
      <text:p text:style-name="P27">11.Jadalnia szkolna jest miejscem spożywania posiłków przygotowanych przez uczniów<text:s/><text:line-break/>i pracowników Szkoły.</text:p>
      <text:p text:style-name="P28">12.Dzieci z oddziału przedszkolnego posiłki spożywają w sali zajęć.</text:p>
      <text:p text:style-name="P29">13.Za bezpieczeństwo, ład i porządek w czasie wydawania i spożywania posiłków odpowiadają nauczyciele dyżurujący, a w oddziale przedszkolnym wychowawca grupy.</text:p>
      <text:p text:style-name="P30">14.Jadłospis na bieżący tydzień udostępniany jest na tablicy informacyjnej dla rodziców oraz na stronie internetowej szkoły.</text:p>
      <text:p text:style-name="P31"/>
      <text:p text:style-name="P32">§2</text:p>
      <text:p text:style-name="P33">1.Uczniowie korzystający z obiadów zobowiązani są do umycia rąk przed wejściem do jadalni.</text:p>
      <text:p text:style-name="P34">2.Do jadalni nie wnosi się plecaków, kurtek, zabawek i innych przedmiotów zbędnych podczas spożywania posiłków.</text:p>
      <text:p text:style-name="P35">3.Podczas spożywania posiłku w jadalni panuje cisza i obowiązują zasady kulturalnego<text:s/>zachowania przy stole.</text:p>
      <text:p text:style-name="P36">4.Uczniowie dbają o porządek i bezpieczeństwo swoje i kolegów, kulturalnie odnoszą się do rówieśników i dorosłych.</text:p>
      <text:p text:style-name="P37">5.Po spożyciu posiłku korzystający z obiadów zobowiązani są do odniesienia naczyń we wskazane miejsce i pozostawienia<text:s/>porządku na stole.</text:p>
      <text:p text:style-name="P38">6.W przypadku nierespektowania wyżej wymienionych zasad powiadamia się wychowawcę klasy, a za jego pośrednictwem rodziców.</text:p>
      <text:p text:style-name="P39">7.Do sali przedszkolnej posiłki dostarcza pani z obsługi i wydaje je dzieciom, a po spożyciu przez nich posiłku odbiera naczynia.</text:p>
      <text:p text:style-name="P40">8.Za odpowiednie przygotowanie miejsca spożywania posiłków w przedszkolu<text:s/><text:line-break/>i bezpieczeństwo dzieci odpowiada wychowawca grupy.<text:s/></text:p>
      <text:p text:style-name="P41"/>
      <text:p text:style-name="P42"/>
      <text:p text:style-name="P43">§3</text:p>
      <text:p text:style-name="P44">1.Zapisy dzieci i uczniów, którzy zamierzają korzystać z posiłków, dokonywane są na cały rok szkolny lub<text:s/>poszczególne miesiące kalendarzowe:</text:p>
      <text:p text:style-name="P45">a) w pierwszym tygodniu roku szkolnego – na cały rok szkolny,</text:p>
      <text:soft-page-break/>
      <text:p text:style-name="P46">b) do 25 dnia każdego miesiąca – na następny miesiąc.</text:p>
      <text:p text:style-name="P47">2.W przypadkach losowych oraz na podstawie decyzji ośrodka pomocy społecznej<text:s/><text:line-break/>o przyznaniu uczniowi pomocy w postaci gorącego posiłku zapisów dokonuje się<text:s/><text:line-break/>z pominięciem terminów.</text:p>
      <text:p text:style-name="P48">3.Chcąc dokonać zapisu ucznia, jego rodzic (prawny opiekun) składa do wychowawcy zgłoszenie do korzystania z posiłków. Wzór zgłoszenia stanowi Załącznik nr 1 do Regulaminu.</text:p>
      <text:p text:style-name="P49">4. Rodzic (prawny opiekun) ucznia, który dokona wpłaty za posiłki bez złożenia zgłoszenia ucznia do korzystania z posiłków, musi niezwłocznie wypełnić zgłoszenie ucznia do korzystania z posiłków.</text:p>
      <text:p text:style-name="P50">5. Rodzic (prawny opiekun) ucznia w przypadku zaprzestania korzystania przez ucznia<text:s/><text:line-break/>z posiłku składa rezygnację. Wzór rezygnacji stanowi Załącznik nr 2 do Regulaminu.</text:p>
      <text:p text:style-name="P51">6. Warunkiem korzystania z posiłków jest wniesienie opłaty za posiłki.</text:p>
      <text:p text:style-name="P52">7. Opłata za korzystanie z posiłków stanowi iloczyn dziennej stawki żywieniowej i ilości dni</text:p>
      <text:p text:style-name="P53">żywienia w danym miesiącu.</text:p>
      <text:p text:style-name="P54">8. Wysokość dziennej stawki żywieniowej dla ucznia ustala się w wysokości nie wyższej niż</text:p>
      <text:p text:style-name="P55">koszt produktów wykorzystanych do przygotowania posiłku (tzw. „wsad do kotła”).</text:p>
      <text:p text:style-name="P56">Wysokość dziennej stawki żywieniowej zatwierdza dyrektor Szkoły w porozumieniu z organem prowadzącym. Cena posiłku w stołówce w szkolnej dla pracownika uwzględnia pełną odpłatność.</text:p>
      <text:p text:style-name="P57">9. Wysokość opłat dla uczniów za posiłki w danym miesiącu podawana jest przez wychowawcę klasy.</text:p>
      <text:p text:style-name="P58">10. Wpłata za obiady dokonywana do 10 dnia miesiąca.</text:p>
      <text:p text:style-name="P59">11. Opłaty za korzystanie z posiłków dokonuje się wyłącznie bezgotówkowo przelewem na konto szkoły nr: 91 9158 1011 2002 2000 0156 0001.</text:p>
      <text:p text:style-name="P60">3. W tytule przelewu należy wpisać kogo dotyczy opłata (imię i nazwisko, w przypadku dziecka także klasę, do której uczęszcza) i za który miesiąc jest wnoszona. W przypadku, gdy opłatę wnosi się za kilkoro dzieci, należy wysłać na każde dziecko osobny przelew.</text:p>
      <text:p text:style-name="P61">4. W przypadku wystąpienia zaległości w opłatach wobec Szkoły, naliczane będą odsetki ustawowe. Jeśli należność nie zostanie uregulowania, po wysłaniu upomnienia Szkoła może rozpocząć postępowanie windykacyjne.</text:p>
      <text:p text:style-name="P62"/>
      <text:p text:style-name="P63"/>
      <text:p text:style-name="P64"/>
      <text:p text:style-name="P65"/>
      <text:soft-page-break/>
      <text:p text:style-name="P66">§ 4</text:p>
      <text:p text:style-name="P67">1. Rezygnacja z posiłku zgłaszana jest osobiście, telefonicznie do pracownika obsługi,<text:s/><text:line-break/>nr tel.531459509.</text:p>
      <text:p text:style-name="P68">3. W<text:s/>przypadku zgłoszenia nieobecności w danym dniu („n”) możliwe jest odliczenie kosztu obiadu od dnia następnego, tj. „n+1”. Zgłoszenia należy dokonać do godz. 12:00.</text:p>
      <text:p text:style-name="P69">4. Nie będą odliczane opłaty za rezygnacje z posiłku niezgłoszone lub zgłoszone po terminie.</text:p>
      <text:p text:style-name="P70">5. W przypadku wycieczek i wyjść zbiorowych organizowanych przez Szkołę, odliczenie odbywa się automatycznie na podstawie listy sporządzonej przez nauczyciela lub organizatora wycieczki (wyjścia). Nieobecność dzieci na obiedzie zgłasza wychowawca klasy lub opiekun wycieczki.</text:p>
      <text:p text:style-name="P71">6. W przypadku całkowitej rezygnacji z obiadów fakt ten należy zgłosić pisemnie do 25 dnia miesiąca poprzedzającego ten, w którym następuje rezygnacja z obiadów.</text:p>
      <text:p text:style-name="P72">7. Koszt posiłku w przypadku prawidłowo zgłoszonej rezygnacji odlicza się<text:s/>od opłaty za kolejny miesiąc. Nadpłatę tę można odliczyć tylko na podstawie informacji otrzymanej ze Szkoły.</text:p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soft-page-break/>
      <text:p text:style-name="P92"><text:span text:style-name="T93">Załącznik nr 1</text:span></text:p>
      <text:p text:style-name="P94"/>
      <text:p text:style-name="P95"/>
      <text:p text:style-name="P96"><text:span text:style-name="T97">Karta zapisu do żywienia zorganizowanego w Szkole Podstawowej im. 21 Brygady Strzelców<text:s/></text:span><text:span text:style-name="T98">Podhalańskich w Brzezówce</text:span></text:p>
      <text:p text:style-name="P99"/>
      <text:p text:style-name="P100">Karta zgłoszenia dziecka na obiady na rok szkolny ……… / ………</text:p>
      <text:p text:style-name="P101">Imię i nazwisko dziecka ....................................................................................</text:p>
      <text:p text:style-name="P102">Klasa ...............</text:p>
      <text:p text:style-name="P103">Kontakt telefoniczny do rodzica (opiekuna prawnego): ................................................</text:p>
      <text:p text:style-name="P104"/>
      <text:list text:style-name="LFO1" text:continue-numbering="true">
        <text:list-item>
          <text:p text:style-name="P105">Rezygnacji z żywienia można dokonać pisemnie w terminie do 25. dnia miesiąca poprzedzającego ten, w którym następuje rezygnacja z posiłków. Należy zrobić to na druku stanowiącym Załącznik nr<text:s/>2 do regulaminu stołówki szkolnej. Brak złożonej na piśmie rezygnacji oznacza, że dziecko będzie traktowane jako stołujący się i będą mu naliczane należności za obiady.</text:p>
        </text:list-item>
        <text:list-item>
          <text:p text:style-name="P106">Nieuregulowanie odpłatności za obiady w danym miesiącu powodują, że dziecko nie będzie<text:s/>mogło korzystać́ ze stołówki szkolnej w miesiącu, którego dotyczyła opłata.</text:p>
        </text:list-item>
      </text:list>
      <text:p text:style-name="P107"/>
      <text:p text:style-name="P108">Oświadczam, że zapoznałam/-łem się̨ z regulaminem stołówki szkolnej, w tym z formą rezygnacji z obiadów oraz z zasadami uiszczania płatności i akceptuję go. Zobowiązuję̨ się̨ do regularnego uiszczania opłat z tytułu kosztów żywienia dziecka, zgodnie<text:s/><text:line-break/>z ustaloną stawką.</text:p>
      <text:p text:style-name="P109"/>
      <text:p text:style-name="P110">Brzezówka, dn. .......................... <text:s text:c="56"/>....................................</text:p>
      <text:p text:style-name="P111"><text:s text:c="89"/>podpis rodzica (opiekuna prawnego)</text:p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>Załącznik nr 2</text:p>
      <text:p text:style-name="P123"><text:span text:style-name="T124">Karta rezygnacji żywienia zorganizowanego w Szkole Podstawowej im. 21 Brygady Strzelców Podhalańskich w Brz</text:span><text:span text:style-name="T125">ezówce</text:span></text:p>
      <text:p text:style-name="P126"/>
      <text:p text:style-name="P127"/>
      <text:p text:style-name="P128">Rezygnacja z posiłków wydawanych przez stołówkę</text:p>
      <text:p text:style-name="P129">Ja, ..............................................................................</text:p>
      <text:p text:style-name="P130">imię i nazwisko rodzica (opiekuna prawnego)</text:p>
      <text:p text:style-name="P131">oświadczam, że moje dziecko...................................................................... ucz. klasy ................</text:p>
      <text:p text:style-name="P132">nie będzie korzystało z obiadów w stołówce szkolnej Szkoły Podstawowej im. 21 Brygady Strzelców Podhalańskich w Brzezówce od dnia ..........................................................................</text:p>
      <text:p text:style-name="P133"/>
      <text:p text:style-name="P134">Brzezówka, ........................................ <text:s text:c="50"/>........................................</text:p>
      <text:p text:style-name="P135"><text:span text:style-name="T136"><text:s text:c="93"/></text:span><text:bookmark-start text:name="_Hlk239494359"/><text:span text:style-name="T137">podpis rodzica (opiekuna prawnego)</text:span><text:bookmark-end text:name="_Hlk23949435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yrektor</meta:initial-creator>
    <dc:creator>Asus</dc:creator>
    <meta:creation-date>2026-09-07T16:50:00Z</meta:creation-date>
    <dc:date>2026-09-07T16:50:00Z</dc:date>
    <meta:print-date>2026-09-07T06:30:00Z</meta:print-date>
    <meta:template xlink:href="Normal" xlink:type="simple"/>
    <meta:editing-cycles>2</meta:editing-cycles>
    <meta:editing-duration>PT0S</meta:editing-duration>
    <meta:document-statistic meta:page-count="6" meta:paragraph-count="17" meta:word-count="1228" meta:character-count="8585" meta:row-count="61" meta:non-whitespace-character-count="7374"/>
  </office:meta>
</office:document-meta>
</file>